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693in"/>
    </style:style>
    <style:style style:name="co2" style:family="table-column">
      <style:table-column-properties fo:break-before="auto" style:column-width="0.8925in"/>
    </style:style>
    <style:style style:name="co3" style:family="table-column">
      <style:table-column-properties fo:break-before="auto" style:column-width="1.2339in"/>
    </style:style>
    <style:style style:name="co4" style:family="table-column">
      <style:table-column-properties fo:break-before="auto" style:column-width="0.5898in"/>
    </style:style>
    <style:style style:name="ro1" style:family="table-row">
      <style:table-row-properties style:row-height="0.1783in" fo:break-before="auto" style:use-optimal-row-height="true"/>
    </style:style>
    <style:style style:name="ro2" style:family="table-row">
      <style:table-row-properties style:row-height="0.1839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2" style:family="table-cell" style:parent-style-name="Default" style:data-style-name="N104"/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2" table:default-cell-style-name="Default"/>
        <table:table-column table:style-name="co2" table:default-cell-style-name="ce2"/>
        <table:table-column table:style-name="co2" table:number-columns-repeated="3" table:default-cell-style-name="Default"/>
        <table:table-row table:style-name="ro1">
          <table:table-cell office:value-type="string">
            <text:p>State</text:p>
          </table:table-cell>
          <table:table-cell office:value-type="string">
            <text:p>District</text:p>
          </table:table-cell>
          <table:table-cell office:value-type="string">
            <text:p>Name</text:p>
          </table:table-cell>
          <table:table-cell office:value-type="string">
            <text:p>Party</text:p>
          </table:table-cell>
          <table:table-cell office:value-type="string">
            <text:p>Status</text:p>
          </table:table-cell>
          <table:table-cell table:style-name="ce1" office:value-type="string" table:number-columns-spanned="4" table:number-rows-spanned="1">
            <text:p>Donations</text:p>
          </table:table-cell>
          <table:covered-table-cell table:number-columns-repeated="3"/>
        </table:table-row>
        <table:table-row table:style-name="ro1">
          <table:table-cell table:number-columns-repeated="5"/>
          <table:table-cell table:style-name="Default" office:value-type="string">
            <text:p>MPAA 06</text:p>
          </table:table-cell>
          <table:table-cell office:value-type="string">
            <text:p>MPAA 08</text:p>
          </table:table-cell>
          <table:table-cell office:value-type="string">
            <text:p>RIAA06</text:p>
          </table:table-cell>
          <table:table-cell office:value-type="string">
            <text:p>RIAA08</text:p>
          </table:table-cell>
        </table:table-row>
        <table:table-row table:style-name="ro1">
          <table:table-cell table:number-columns-repeated="5"/>
          <table:table-cell table:style-name="ce1"/>
          <table:table-cell table:number-columns-repeated="3"/>
        </table:table-row>
        <table:table-row table:style-name="ro1">
          <table:table-cell office:value-type="string">
            <text:p>AK </text:p>
          </table:table-cell>
          <table:table-cell table:number-columns-repeated="4"/>
          <table:table-cell table:style-name="ce1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STEVENS, THEODORE F (TED)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style-name="ce1"/>
          <table:table-cell/>
          <table:table-cell table:style-name="ce2" office:value-type="currency" office:currency="USD" office:value="5000">
            <text:p>$5,000.00</text:p>
          </table:table-cell>
          <table:table-cell/>
        </table:table-row>
        <table:table-row table:style-name="ro1">
          <table:table-cell table:number-columns-repeated="5"/>
          <table:table-cell table:style-name="ce1"/>
          <table:table-cell table:number-columns-repeated="3"/>
        </table:table-row>
        <table:table-row table:style-name="ro1">
          <table:table-cell office:value-type="string">
            <text:p>AL </text:p>
          </table:table-cell>
          <table:table-cell table:number-columns-repeated="4"/>
          <table:table-cell table:style-name="ce1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SHELBY, RICHARD C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style-name="ce1"/>
          <table:table-cell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1">
          <table:table-cell table:number-columns-repeated="5"/>
          <table:table-cell table:style-name="ce1"/>
          <table:table-cell table:number-columns-repeated="3"/>
        </table:table-row>
        <table:table-row table:style-name="ro1">
          <table:table-cell office:value-type="string">
            <text:p>AR </text:p>
          </table:table-cell>
          <table:table-cell table:number-columns-repeated="4"/>
          <table:table-cell table:style-name="ce1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PRYOR, MARK LUNSFORD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table:style-name="ce1"/>
          <table:table-cell table:number-columns-repeated="2" table:style-name="ce2" office:value-type="currency" office:currency="USD" office:value="1000">
            <text:p>$1,000.00</text:p>
          </table:table-cell>
          <table:table-cell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CA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FEINSTEIN, DIANNE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2000">
            <text:p>$2,000.00</text:p>
          </table:table-cell>
          <table:table-cell/>
          <table:table-cell table:style-name="ce2" office:value-type="currency" office:currency="USD" office:value="4000">
            <text:p>$4,000.00</text:p>
          </table:table-cell>
          <table:table-cell/>
        </table:table-row>
        <table:table-row table:style-name="ro2">
          <table:table-cell/>
          <table:table-cell office:value-type="string">
            <text:p>Dist 07 </text:p>
          </table:table-cell>
          <table:table-cell office:value-type="string">
            <text:p>MILLER, GEORGE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table:style-name="Default"/>
          <table:table-cell table:style-name="ce2" office:value-type="currency" office:currency="USD" office:value="2000">
            <text:p>$2,000.00</text:p>
          </table:table-cell>
          <table:table-cell table:style-name="ce2"/>
          <table:table-cell/>
        </table:table-row>
        <table:table-row table:style-name="ro2">
          <table:table-cell/>
          <table:table-cell office:value-type="string">
            <text:p>Dist 10 </text:p>
          </table:table-cell>
          <table:table-cell office:value-type="string">
            <text:p>TAUSCHER, ELLEN O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2">
          <table:table-cell/>
          <table:table-cell office:value-type="string">
            <text:p>Dist 22 </text:p>
          </table:table-cell>
          <table:table-cell office:value-type="string">
            <text:p>MCCARTHY, KEVIN MR </text:p>
          </table:table-cell>
          <table:table-cell office:value-type="string">
            <text:p>REP </text:p>
          </table:table-cell>
          <table:table-cell office:value-type="string">
            <text:p><text:s text:c="2"/></text:p>
          </table:table-cell>
          <table:table-cell table:number-columns-repeated="2"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2">
          <table:table-cell/>
          <table:table-cell office:value-type="string">
            <text:p>Dist 26 </text:p>
          </table:table-cell>
          <table:table-cell office:value-type="string">
            <text:p>DREIER, DAVID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2500">
            <text:p>$2,500.00</text:p>
          </table:table-cell>
          <table:table-cell table:number-columns-repeated="3"/>
        </table:table-row>
        <table:table-row table:style-name="ro2">
          <table:table-cell/>
          <table:table-cell office:value-type="string">
            <text:p>Dist 28 </text:p>
          </table:table-cell>
          <table:table-cell office:value-type="string">
            <text:p>BERMAN, HOWARD L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2000">
            <text:p>$2,000.00</text:p>
          </table:table-cell>
          <table:table-cell/>
          <table:table-cell table:style-name="ce2" office:value-type="currency" office:currency="USD" office:value="3500">
            <text:p>$3,500.00</text:p>
          </table:table-cell>
          <table:table-cell/>
        </table:table-row>
        <table:table-row table:style-name="ro2">
          <table:table-cell/>
          <table:table-cell office:value-type="string">
            <text:p>Dist 29 </text:p>
          </table:table-cell>
          <table:table-cell office:value-type="string">
            <text:p>SCHIFF, ADAM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 table:style-name="ce2" office:value-type="currency" office:currency="USD" office:value="1000">
            <text:p>$1,000.00</text:p>
          </table:table-cell>
          <table:table-cell table:style-name="ce2" office:value-type="currency" office:currency="USD" office:value="3000">
            <text:p>$3,000.00</text:p>
          </table:table-cell>
          <table:table-cell/>
        </table:table-row>
        <table:table-row table:style-name="ro2">
          <table:table-cell/>
          <table:table-cell office:value-type="string">
            <text:p>Dist 30 </text:p>
          </table:table-cell>
          <table:table-cell office:value-type="string">
            <text:p>WAXMAN, HENRY A.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3000">
            <text:p>$3,000.00</text:p>
          </table:table-cell>
          <table:table-cell/>
          <table:table-cell table:style-name="ce2" office:value-type="currency" office:currency="USD" office:value="3000">
            <text:p>$3,000.00</text:p>
          </table:table-cell>
          <table:table-cell/>
        </table:table-row>
        <table:table-row table:style-name="ro2">
          <table:table-cell/>
          <table:table-cell office:value-type="string">
            <text:p>Dist 36 </text:p>
          </table:table-cell>
          <table:table-cell office:value-type="string">
            <text:p>HARMAN, JANE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/>
          <table:table-cell table:style-name="ce2" office:value-type="currency" office:currency="USD" office:value="1500">
            <text:p>$1,500.00</text:p>
          </table:table-cell>
          <table:table-cell table:style-name="ce2"/>
          <table:table-cell/>
        </table:table-row>
        <table:table-row table:style-name="ro2">
          <table:table-cell/>
          <table:table-cell office:value-type="string">
            <text:p>Dist 45 </text:p>
          </table:table-cell>
          <table:table-cell office:value-type="string">
            <text:p>BONO, MARY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2211">
            <text:p>$2,211.00</text:p>
          </table:table-cell>
          <table:table-cell/>
          <table:table-cell table:style-name="ce2" office:value-type="currency" office:currency="USD" office:value="4000">
            <text:p>$4,000.00</text:p>
          </table:table-cell>
          <table:table-cell/>
        </table:table-row>
        <table:table-row table:style-name="ro2">
          <table:table-cell/>
          <table:table-cell office:value-type="string">
            <text:p>Dist 49 </text:p>
          </table:table-cell>
          <table:table-cell office:value-type="string">
            <text:p>ISSA, DARRELL EDWARD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CT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2">
          <table:table-cell/>
          <table:table-cell office:value-type="string">
            <text:p>Dist 01 </text:p>
          </table:table-cell>
          <table:table-cell office:value-type="string">
            <text:p>LARSON, JOHN B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500">
            <text:p>$500.00</text:p>
          </table:table-cell>
          <table:table-cell table:number-columns-repeated="3"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DE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CARPER, THOMAS R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250">
            <text:p>$250.00</text:p>
          </table:table-cell>
          <table:table-cell table:number-columns-repeated="3"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FL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NELSON, BILL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2250">
            <text:p>$2,250.00</text:p>
          </table:table-cell>
          <table:table-cell/>
          <table:table-cell table:style-name="ce2" office:value-type="currency" office:currency="USD" office:value="4500">
            <text:p>$4,500.00</text:p>
          </table:table-cell>
          <table:table-cell/>
        </table:table-row>
        <table:table-row table:style-name="ro2">
          <table:table-cell/>
          <table:table-cell office:value-type="string">
            <text:p>Dist 08 </text:p>
          </table:table-cell>
          <table:table-cell office:value-type="string">
            <text:p>KELLER, RICHARD A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2000">
            <text:p>$2,000.00</text:p>
          </table:table-cell>
          <table:table-cell table:style-name="ce2" office:value-type="currency" office:currency="USD" office:value="1000">
            <text:p>$1,000.00</text:p>
          </table:table-cell>
          <table:table-cell table:style-name="ce2" office:value-type="currency" office:currency="USD" office:value="4054">
            <text:p>$4,054.00</text:p>
          </table:table-cell>
          <table:table-cell/>
        </table:table-row>
        <table:table-row table:style-name="ro2">
          <table:table-cell/>
          <table:table-cell office:value-type="string">
            <text:p>Dist 14 </text:p>
          </table:table-cell>
          <table:table-cell office:value-type="string">
            <text:p>MACK, CONNIE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1500">
            <text:p>$1,500.00</text:p>
          </table:table-cell>
          <table:table-cell/>
        </table:table-row>
        <table:table-row table:style-name="ro2">
          <table:table-cell/>
          <table:table-cell office:value-type="string">
            <text:p>Dist 16 </text:p>
          </table:table-cell>
          <table:table-cell office:value-type="string">
            <text:p>FOLEY, MARK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2">
          <table:table-cell/>
          <table:table-cell office:value-type="string">
            <text:p>Dist 19 </text:p>
          </table:table-cell>
          <table:table-cell office:value-type="string">
            <text:p>WEXLER, ROBERT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/>
          <table:table-cell table:style-name="ce2" office:value-type="currency" office:currency="USD" office:value="1000">
            <text:p>$1,000.00</text:p>
          </table:table-cell>
          <table:table-cell table:style-name="ce2" office:value-type="currency" office:currency="USD" office:value="9000">
            <text:p>$9,000.00</text:p>
          </table:table-cell>
          <table:table-cell/>
        </table:table-row>
        <table:table-row table:style-name="ro2">
          <table:table-cell/>
          <table:table-cell office:value-type="string">
            <text:p>Dist 20 </text:p>
          </table:table-cell>
          <table:table-cell office:value-type="string">
            <text:p>SCHULTZ, DEBBIE WASSERMAN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500">
            <text:p>$500.00</text:p>
          </table:table-cell>
          <table:table-cell/>
        </table:table-row>
        <table:table-row table:style-name="ro2">
          <table:table-cell/>
          <table:table-cell office:value-type="string">
            <text:p>Dist 24 </text:p>
          </table:table-cell>
          <table:table-cell office:value-type="string">
            <text:p>FEENEY, TOM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 table:number-columns-repeated="2" table:style-name="ce2" office:value-type="currency" office:currency="USD" office:value="1000">
            <text:p>$1,000.00</text:p>
          </table:table-cell>
          <table:table-cell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HI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AKAKA, DANIEL K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1500">
            <text:p>$1,500.00</text:p>
          </table:table-cell>
          <table:table-cell table:number-columns-repeated="3"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IL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OBAMA, BARACK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table:style-name="Default"/>
          <table:table-cell/>
          <table:table-cell table:style-name="ce2" office:value-type="currency" office:currency="USD" office:value="2000">
            <text:p>$2,000.00</text:p>
          </table:table-cell>
          <table:table-cell/>
        </table:table-row>
        <table:table-row table:style-name="ro2">
          <table:table-cell/>
          <table:table-cell office:value-type="string">
            <text:p>Dist 01 </text:p>
          </table:table-cell>
          <table:table-cell office:value-type="string">
            <text:p>RUSH, BOBBY LEE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table:style-name="Default"/>
          <table:table-cell/>
          <table:table-cell table:style-name="ce2" office:value-type="currency" office:currency="USD" office:value="0">
            <text:p>$0.00</text:p>
          </table:table-cell>
          <table:table-cell/>
        </table:table-row>
        <table:table-row table:style-name="ro2">
          <table:table-cell/>
          <table:table-cell office:value-type="string">
            <text:p>Dist 05 </text:p>
          </table:table-cell>
          <table:table-cell office:value-type="string">
            <text:p>EMANUEL, RAHM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table:style-name="Default"/>
          <table:table-cell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2">
          <table:table-cell/>
          <table:table-cell office:value-type="string">
            <text:p>Dist 11 </text:p>
          </table:table-cell>
          <table:table-cell office:value-type="string">
            <text:p>WELLER, GERALD C JERRY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 table:number-columns-repeated="3"/>
        </table:table-row>
        <table:table-row table:style-name="ro2">
          <table:table-cell/>
          <table:table-cell office:value-type="string">
            <text:p>Dist 14 </text:p>
          </table:table-cell>
          <table:table-cell office:value-type="string">
            <text:p>HASTERT, DENNIS J.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3000">
            <text:p>$3,000.00</text:p>
          </table:table-cell>
          <table:table-cell/>
          <table:table-cell table:style-name="ce2" office:value-type="currency" office:currency="USD" office:value="2000">
            <text:p>$2,000.00</text:p>
          </table:table-cell>
          <table:table-cell/>
        </table:table-row>
        <table:table-row table:style-name="ro2">
          <table:table-cell/>
          <table:table-cell office:value-type="string">
            <text:p>Dist 19 </text:p>
          </table:table-cell>
          <table:table-cell office:value-type="string">
            <text:p>SHIMKUS, JOHN M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style-name="Default"/>
          <table:table-cell/>
          <table:table-cell table:style-name="ce2" office:value-type="currency" office:currency="USD" office:value="500">
            <text:p>$500.00</text:p>
          </table:table-cell>
          <table:table-cell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IN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2">
          <table:table-cell/>
          <table:table-cell office:value-type="string">
            <text:p>Dist 06 </text:p>
          </table:table-cell>
          <table:table-cell office:value-type="string">
            <text:p>PENCE, MIKE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 table:number-columns-repeated="3"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KS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ROBERTS, PAT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 table:number-columns-repeated="3"/>
        </table:table-row>
        <table:table-row table:style-name="ro2">
          <table:table-cell/>
          <table:table-cell office:value-type="string">
            <text:p>Dist 03 </text:p>
          </table:table-cell>
          <table:table-cell office:value-type="string">
            <text:p>MOORE, DENNIS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/>
          <table:table-cell table:style-name="ce2" office:value-type="currency" office:currency="USD" office:value="1000">
            <text:p>$1,000.00</text:p>
          </table:table-cell>
          <table:table-cell table:number-columns-repeated="2"/>
        </table:table-row>
        <table:table-row table:style-name="ro1">
          <table:table-cell table:number-columns-repeated="9"/>
        </table:table-row>
        <table:table-row table:style-name="ro1">
          <table:table-cell office:value-type="string">
            <text:p>LA </text:p>
          </table:table-cell>
          <table:table-cell table:number-columns-repeated="8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VITTER, DAVID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LANDRIEU, MARY L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724">
            <text:p>$724.00</text:p>
          </table:table-cell>
          <table:table-cell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MA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KENNEDY, EDWARD MOORE SENATOR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 table:number-columns-repeated="3"/>
        </table:table-row>
        <table:table-row table:style-name="ro2">
          <table:table-cell/>
          <table:table-cell office:value-type="string">
            <text:p>Dist 07 </text:p>
          </table:table-cell>
          <table:table-cell office:value-type="string">
            <text:p>MARKEY, EDWARD J MR.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/>
          <table:table-cell table:style-name="ce2" office:value-type="currency" office:currency="USD" office:value="2000">
            <text:p>$2,000.00</text:p>
          </table:table-cell>
          <table:table-cell/>
        </table:table-row>
        <table:table-row table:style-name="ro1">
          <table:table-cell table:number-columns-repeated="7"/>
          <table:table-cell table:style-name="ce2"/>
          <table:table-cell/>
        </table:table-row>
        <table:table-row table:style-name="ro1">
          <table:table-cell office:value-type="string">
            <text:p>MD </text:p>
          </table:table-cell>
          <table:table-cell table:number-columns-repeated="6"/>
          <table:table-cell table:style-name="ce2"/>
          <table:table-cell/>
        </table:table-row>
        <table:table-row table:style-name="ro2">
          <table:table-cell/>
          <table:table-cell office:value-type="string">
            <text:p>Dist 05 </text:p>
          </table:table-cell>
          <table:table-cell office:value-type="string">
            <text:p>HOYER, STENY HAMILTON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/>
          <table:table-cell table:style-name="ce2" office:value-type="currency" office:currency="USD" office:value="1000">
            <text:p>$1,000.00</text:p>
          </table:table-cell>
          <table:table-cell table:style-name="ce2" office:value-type="currency" office:currency="USD" office:value="2000">
            <text:p>$2,000.00</text:p>
          </table:table-cell>
          <table:table-cell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ME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SNOWE, OLYMPIA J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2000">
            <text:p>$2,000.00</text:p>
          </table:table-cell>
          <table:table-cell table:number-columns-repeated="3"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MI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2">
          <table:table-cell/>
          <table:table-cell office:value-type="string">
            <text:p>Dist 06 </text:p>
          </table:table-cell>
          <table:table-cell office:value-type="string">
            <text:p>UPTON, FREDERICK STEPHEN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2000">
            <text:p>$2,000.00</text:p>
          </table:table-cell>
          <table:table-cell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2">
          <table:table-cell/>
          <table:table-cell office:value-type="string">
            <text:p>Dist 12 </text:p>
          </table:table-cell>
          <table:table-cell office:value-type="string">
            <text:p>LEVIN, SANDER M MR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/>
          <table:table-cell table:style-name="ce2" office:value-type="currency" office:currency="USD" office:value="1500">
            <text:p>$1,500.00</text:p>
          </table:table-cell>
          <table:table-cell table:style-name="ce2"/>
          <table:table-cell/>
        </table:table-row>
        <table:table-row table:style-name="ro2">
          <table:table-cell/>
          <table:table-cell office:value-type="string">
            <text:p>Dist 14 </text:p>
          </table:table-cell>
          <table:table-cell office:value-type="string">
            <text:p>CONYERS, JOHN JR.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2000">
            <text:p>$2,000.00</text:p>
          </table:table-cell>
          <table:table-cell/>
        </table:table-row>
        <table:table-row table:style-name="ro2">
          <table:table-cell/>
          <table:table-cell office:value-type="string">
            <text:p>Dist 15 </text:p>
          </table:table-cell>
          <table:table-cell office:value-type="string">
            <text:p>DINGELL, JOHN D MR.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1500">
            <text:p>$1,500.00</text:p>
          </table:table-cell>
          <table:table-cell table:number-columns-repeated="3"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MO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2">
          <table:table-cell/>
          <table:table-cell office:value-type="string">
            <text:p>Dist 07 </text:p>
          </table:table-cell>
          <table:table-cell office:value-type="string">
            <text:p>BLUNT, ROY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1500">
            <text:p>$1,500.00</text:p>
          </table:table-cell>
          <table:table-cell/>
          <table:table-cell table:style-name="ce2" office:value-type="currency" office:currency="USD" office:value="3100">
            <text:p>$3,100.00</text:p>
          </table:table-cell>
          <table:table-cell/>
        </table:table-row>
        <table:table-row table:style-name="ro1">
          <table:table-cell table:number-columns-repeated="7"/>
          <table:table-cell table:style-name="ce2"/>
          <table:table-cell/>
        </table:table-row>
        <table:table-row table:style-name="ro1">
          <table:table-cell office:value-type="string">
            <text:p>MS </text:p>
          </table:table-cell>
          <table:table-cell table:number-columns-repeated="6"/>
          <table:table-cell table:style-name="ce2"/>
          <table:table-cell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LOTT, TRENT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2">
          <table:table-cell/>
          <table:table-cell office:value-type="string">
            <text:p>Dist 03 </text:p>
          </table:table-cell>
          <table:table-cell office:value-type="string">
            <text:p>PICKERING, CHARLES W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2000">
            <text:p>$2,000.00</text:p>
          </table:table-cell>
          <table:table-cell/>
        </table:table-row>
        <table:table-row table:style-name="ro1">
          <table:table-cell table:number-columns-repeated="7"/>
          <table:table-cell table:style-name="ce2"/>
          <table:table-cell/>
        </table:table-row>
        <table:table-row table:style-name="ro1">
          <table:table-cell office:value-type="string">
            <text:p>MT </text:p>
          </table:table-cell>
          <table:table-cell table:number-columns-repeated="6"/>
          <table:table-cell table:style-name="ce2"/>
          <table:table-cell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BURNS, CONRAD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2000">
            <text:p>$2,000.00</text:p>
          </table:table-cell>
          <table:table-cell/>
        </table:table-row>
        <table:table-row table:style-name="ro1">
          <table:table-cell table:number-columns-repeated="7"/>
          <table:table-cell table:style-name="ce2"/>
          <table:table-cell/>
        </table:table-row>
        <table:table-row table:style-name="ro1">
          <table:table-cell office:value-type="string">
            <text:p>NC </text:p>
          </table:table-cell>
          <table:table-cell table:number-columns-repeated="4"/>
          <table:table-cell table:style-name="Default"/>
          <table:table-cell/>
          <table:table-cell table:style-name="ce2"/>
          <table:table-cell/>
        </table:table-row>
        <table:table-row table:style-name="ro2">
          <table:table-cell/>
          <table:table-cell office:value-type="string">
            <text:p>Dist 06 </text:p>
          </table:table-cell>
          <table:table-cell office:value-type="string">
            <text:p>COBLE, JOHN HOWARD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style-name="Default"/>
          <table:table-cell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2">
          <table:table-cell/>
          <table:table-cell office:value-type="string">
            <text:p>Dist 09 </text:p>
          </table:table-cell>
          <table:table-cell office:value-type="string">
            <text:p>MYRICK, SUE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style-name="Default"/>
          <table:table-cell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ND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CONRAD, KENT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1935">
            <text:p>$1,935.00</text:p>
          </table:table-cell>
          <table:table-cell table:number-columns-repeated="3"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NE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NELSON, E BENJAMIN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/>
          <table:table-cell table:style-name="ce2" office:value-type="currency" office:currency="USD" office:value="5000">
            <text:p>$5,000.00</text:p>
          </table:table-cell>
          <table:table-cell/>
        </table:table-row>
        <table:table-row table:style-name="ro1">
          <table:table-cell/>
          <table:table-cell office:value-type="string">
            <text:p>Dist 02 </text:p>
          </table:table-cell>
          <table:table-cell office:value-type="string">
            <text:p>TERRY, LEE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1811">
            <text:p>$1,811.00</text:p>
          </table:table-cell>
          <table:table-cell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NJ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MENENDEZ, ROBERT </text:p>
          </table:table-cell>
          <table:table-cell office:value-type="string">
            <text:p>DEM </text:p>
          </table:table-cell>
          <table:table-cell office:value-type="string">
            <text:p><text:s text:c="2"/></text:p>
          </table:table-cell>
          <table:table-cell office:value-type="currency" office:currency="USD" office:value="1000">
            <text:p>$1,000.00</text:p>
          </table:table-cell>
          <table:table-cell table:number-columns-repeated="3"/>
        </table:table-row>
        <table:table-row table:style-name="ro2">
          <table:table-cell/>
          <table:table-cell office:value-type="string">
            <text:p>Dist 07 </text:p>
          </table:table-cell>
          <table:table-cell office:value-type="string">
            <text:p>FERGUSON, MIKE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2000">
            <text:p>$2,000.00</text:p>
          </table:table-cell>
          <table:table-cell table:style-name="ce2" office:value-type="currency" office:currency="USD" office:value="1000">
            <text:p>$1,000.00</text:p>
          </table:table-cell>
          <table:table-cell table:style-name="ce2" office:value-type="currency" office:currency="USD" office:value="4000">
            <text:p>$4,000.00</text:p>
          </table:table-cell>
          <table:table-cell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NM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BINGAMAN, JEFF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 table:number-columns-repeated="3"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NY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CLINTON, HILLARY RODHAM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/>
          <table:table-cell table:style-name="ce2" office:value-type="currency" office:currency="USD" office:value="2000">
            <text:p>$2,000.00</text:p>
          </table:table-cell>
          <table:table-cell/>
        </table:table-row>
        <table:table-row table:style-name="ro2">
          <table:table-cell/>
          <table:table-cell office:value-type="string">
            <text:p>Dist 06 </text:p>
          </table:table-cell>
          <table:table-cell office:value-type="string">
            <text:p>MEEKS, GREGORY WELDON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649">
            <text:p>$649.00</text:p>
          </table:table-cell>
          <table:table-cell table:number-columns-repeated="3"/>
        </table:table-row>
        <table:table-row table:style-name="ro2">
          <table:table-cell/>
          <table:table-cell office:value-type="string">
            <text:p>Dist 07 </text:p>
          </table:table-cell>
          <table:table-cell office:value-type="string">
            <text:p>CROWLEY, JOSEPH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2">
          <table:table-cell/>
          <table:table-cell office:value-type="string">
            <text:p>Dist 10 </text:p>
          </table:table-cell>
          <table:table-cell office:value-type="string">
            <text:p>TOWNS, EDOLPHUS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2000">
            <text:p>$2,000.00</text:p>
          </table:table-cell>
          <table:table-cell/>
          <table:table-cell table:style-name="ce2" office:value-type="currency" office:currency="USD" office:value="1500">
            <text:p>$1,500.00</text:p>
          </table:table-cell>
          <table:table-cell/>
        </table:table-row>
        <table:table-row table:style-name="ro2">
          <table:table-cell/>
          <table:table-cell office:value-type="string">
            <text:p>Dist 15 </text:p>
          </table:table-cell>
          <table:table-cell office:value-type="string">
            <text:p>RANGEL, CHARLES B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2000">
            <text:p>$2,000.00</text:p>
          </table:table-cell>
          <table:table-cell table:number-columns-repeated="3"/>
        </table:table-row>
        <table:table-row table:style-name="ro2">
          <table:table-cell/>
          <table:table-cell office:value-type="string">
            <text:p>Dist 26 </text:p>
          </table:table-cell>
          <table:table-cell office:value-type="string">
            <text:p>REYNOLDS, THOMAS M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2000">
            <text:p>$2,000.00</text:p>
          </table:table-cell>
          <table:table-cell table:number-columns-repeated="3"/>
        </table:table-row>
        <table:table-row table:style-name="ro2">
          <table:table-cell/>
          <table:table-cell office:value-type="string">
            <text:p>Dist 28 </text:p>
          </table:table-cell>
          <table:table-cell office:value-type="string">
            <text:p>SLAUGHTER, LOUISE M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OH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DEWINE, RICHARD MICHAEL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500">
            <text:p>$500.00</text:p>
          </table:table-cell>
          <table:table-cell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2">
          <table:table-cell/>
          <table:table-cell office:value-type="string">
            <text:p>Dist 05 </text:p>
          </table:table-cell>
          <table:table-cell office:value-type="string">
            <text:p>GILLMOR, PAUL E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2">
          <table:table-cell/>
          <table:table-cell office:value-type="string">
            <text:p>Dist 08 </text:p>
          </table:table-cell>
          <table:table-cell office:value-type="string">
            <text:p>BOEHNER, JOHN A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2000">
            <text:p>$2,000.00</text:p>
          </table:table-cell>
          <table:table-cell table:number-columns-repeated="3"/>
        </table:table-row>
        <table:table-row table:style-name="ro2">
          <table:table-cell/>
          <table:table-cell office:value-type="string">
            <text:p>Dist 15 </text:p>
          </table:table-cell>
          <table:table-cell office:value-type="string">
            <text:p>PRYCE, DEBORAH D.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 table:number-columns-repeated="3"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OR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SMITH, GORDON HAROLD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 table:style-name="ce2" office:value-type="currency" office:currency="USD" office:value="2000">
            <text:p>$2,000.00</text:p>
          </table:table-cell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2">
          <table:table-cell/>
          <table:table-cell office:value-type="string">
            <text:p>Dist 02 </text:p>
          </table:table-cell>
          <table:table-cell office:value-type="string">
            <text:p>WALDEN, GREGORY PAUL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PA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SANTORUM, RICHARD J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3500">
            <text:p>$3,500.00</text:p>
          </table:table-cell>
          <table:table-cell/>
          <table:table-cell table:style-name="ce2" office:value-type="currency" office:currency="USD" office:value="5000">
            <text:p>$5,000.00</text:p>
          </table:table-cell>
          <table:table-cell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SPECTER, ARLEN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2500">
            <text:p>$2,500.00</text:p>
          </table:table-cell>
          <table:table-cell table:number-columns-repeated="3"/>
        </table:table-row>
        <table:table-row table:style-name="ro2">
          <table:table-cell/>
          <table:table-cell office:value-type="string">
            <text:p>Dist 03 </text:p>
          </table:table-cell>
          <table:table-cell office:value-type="string">
            <text:p>ENGLISH, PHILIP S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 table:number-columns-repeated="3"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SC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GRAHAM, LINDSEY OLIN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 table:number-columns-repeated="3"/>
        </table:table-row>
        <table:table-row table:style-name="ro1">
          <table:table-cell table:number-columns-repeated="9"/>
        </table:table-row>
        <table:table-row table:style-name="ro1">
          <table:table-cell office:value-type="string">
            <text:p>SD </text:p>
          </table:table-cell>
          <table:table-cell table:number-columns-repeated="8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THUNE, JOHN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TN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CORKER, ROBERT P JR </text:p>
          </table:table-cell>
          <table:table-cell office:value-type="string">
            <text:p>REP </text:p>
          </table:table-cell>
          <table:table-cell office:value-type="string">
            <text:p><text:s text:c="2"/></text:p>
          </table:table-cell>
          <table:table-cell table:style-name="Default"/>
          <table:table-cell/>
          <table:table-cell table:style-name="ce2" office:value-type="currency" office:currency="USD" office:value="2000">
            <text:p>$2,000.00</text:p>
          </table:table-cell>
          <table:table-cell/>
        </table:table-row>
        <table:table-row table:style-name="ro2">
          <table:table-cell/>
          <table:table-cell office:value-type="string">
            <text:p>Dist 04 </text:p>
          </table:table-cell>
          <table:table-cell office:value-type="string">
            <text:p>DAVIS, LINCOLN EDWARD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table:style-name="Default"/>
          <table:table-cell/>
          <table:table-cell table:style-name="ce2" office:value-type="currency" office:currency="USD" office:value="500">
            <text:p>$500.00</text:p>
          </table:table-cell>
          <table:table-cell/>
        </table:table-row>
        <table:table-row table:style-name="ro2">
          <table:table-cell/>
          <table:table-cell office:value-type="string">
            <text:p>Dist 05 </text:p>
          </table:table-cell>
          <table:table-cell office:value-type="string">
            <text:p>COOPER, JAMES H. S.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table:style-name="Default"/>
          <table:table-cell/>
          <table:table-cell table:style-name="ce2" office:value-type="currency" office:currency="USD" office:value="1500">
            <text:p>$1,500.00</text:p>
          </table:table-cell>
          <table:table-cell/>
        </table:table-row>
        <table:table-row table:style-name="ro2">
          <table:table-cell/>
          <table:table-cell office:value-type="string">
            <text:p>Dist 06 </text:p>
          </table:table-cell>
          <table:table-cell office:value-type="string">
            <text:p>GORDON, BARTON JENNINGS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1500">
            <text:p>$1,500.00</text:p>
          </table:table-cell>
          <table:table-cell/>
          <table:table-cell table:style-name="ce2" office:value-type="currency" office:currency="USD" office:value="3000">
            <text:p>$3,000.00</text:p>
          </table:table-cell>
          <table:table-cell/>
        </table:table-row>
        <table:table-row table:style-name="ro2">
          <table:table-cell/>
          <table:table-cell office:value-type="string">
            <text:p>Dist 07 </text:p>
          </table:table-cell>
          <table:table-cell office:value-type="string">
            <text:p>BLACKBURN, MARSHA MRS.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2000">
            <text:p>$2,000.00</text:p>
          </table:table-cell>
          <table:table-cell/>
        </table:table-row>
        <table:table-row table:style-name="ro2">
          <table:table-cell/>
          <table:table-cell office:value-type="string">
            <text:p>Dist 09 </text:p>
          </table:table-cell>
          <table:table-cell office:value-type="string">
            <text:p>COHEN, STEVE </text:p>
          </table:table-cell>
          <table:table-cell office:value-type="string">
            <text:p>DEM </text:p>
          </table:table-cell>
          <table:table-cell office:value-type="string">
            <text:p><text:s text:c="2"/></text:p>
          </table:table-cell>
          <table:table-cell table:number-columns-repeated="2"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1">
          <table:table-cell table:number-columns-repeated="7"/>
          <table:table-cell table:style-name="ce2"/>
          <table:table-cell/>
        </table:table-row>
        <table:table-row table:style-name="ro1">
          <table:table-cell office:value-type="string">
            <text:p>TX </text:p>
          </table:table-cell>
          <table:table-cell table:number-columns-repeated="6"/>
          <table:table-cell table:style-name="ce2"/>
          <table:table-cell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CORNYN, JOHN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/>
          <table:table-cell table:style-name="ce2" office:value-type="currency" office:currency="USD" office:value="3000">
            <text:p>$3,000.00</text:p>
          </table:table-cell>
          <table:table-cell table:style-name="ce2"/>
          <table:table-cell/>
        </table:table-row>
        <table:table-row table:style-name="ro2">
          <table:table-cell/>
          <table:table-cell office:value-type="string">
            <text:p>Dist 04 </text:p>
          </table:table-cell>
          <table:table-cell office:value-type="string">
            <text:p>HALL, RALPH MOODY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1100">
            <text:p>$1,100.00</text:p>
          </table:table-cell>
          <table:table-cell/>
        </table:table-row>
        <table:table-row table:style-name="ro2">
          <table:table-cell/>
          <table:table-cell office:value-type="string">
            <text:p>Dist 06 </text:p>
          </table:table-cell>
          <table:table-cell office:value-type="string">
            <text:p>BARTON, JOE LINUS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2000">
            <text:p>$2,000.00</text:p>
          </table:table-cell>
          <table:table-cell/>
        </table:table-row>
        <table:table-row table:style-name="ro2">
          <table:table-cell/>
          <table:table-cell office:value-type="string">
            <text:p>Dist 21 </text:p>
          </table:table-cell>
          <table:table-cell office:value-type="string">
            <text:p>SMITH, LAMAR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/>
          <table:table-cell table:style-name="ce2" office:value-type="currency" office:currency="USD" office:value="1000">
            <text:p>$1,000.00</text:p>
          </table:table-cell>
          <table:table-cell table:style-name="ce2" office:value-type="currency" office:currency="USD" office:value="7500">
            <text:p>$7,500.00</text:p>
          </table:table-cell>
          <table:table-cell/>
        </table:table-row>
        <table:table-row table:style-name="ro2">
          <table:table-cell/>
          <table:table-cell office:value-type="string">
            <text:p>Dist 22 </text:p>
          </table:table-cell>
          <table:table-cell office:value-type="string">
            <text:p>DELAY, THOMAS DALE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2">
          <table:table-cell/>
          <table:table-cell office:value-type="string">
            <text:p>Dist 26 </text:p>
          </table:table-cell>
          <table:table-cell office:value-type="string">
            <text:p>BURGESS, MICHAEL C DR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2">
          <table:table-cell/>
          <table:table-cell office:value-type="string">
            <text:p>Dist 29 </text:p>
          </table:table-cell>
          <table:table-cell office:value-type="string">
            <text:p>GREEN, RAYMOND E. 'GENE'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UT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HATCH, ORRIN G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/>
          <table:table-cell table:style-name="ce2" office:value-type="currency" office:currency="USD" office:value="6000">
            <text:p>$6,000.00</text:p>
          </table:table-cell>
          <table:table-cell/>
        </table:table-row>
        <table:table-row table:style-name="ro2">
          <table:table-cell/>
          <table:table-cell office:value-type="string">
            <text:p>Dist 03 </text:p>
          </table:table-cell>
          <table:table-cell office:value-type="string">
            <text:p>CANNON, CHRISTOPHER B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 table:number-columns-repeated="3"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VA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2">
          <table:table-cell/>
          <table:table-cell office:value-type="string">
            <text:p>Dist 04 </text:p>
          </table:table-cell>
          <table:table-cell office:value-type="string">
            <text:p>FORBES, J. RANDY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table:style-name="Default"/>
          <table:table-cell/>
          <table:table-cell table:style-name="ce2" office:value-type="currency" office:currency="USD" office:value="500">
            <text:p>$500.00</text:p>
          </table:table-cell>
          <table:table-cell/>
        </table:table-row>
        <table:table-row table:style-name="ro2">
          <table:table-cell/>
          <table:table-cell office:value-type="string">
            <text:p>Dist 06 </text:p>
          </table:table-cell>
          <table:table-cell office:value-type="string">
            <text:p>GOODLATTE, ROBERT W.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3500">
            <text:p>$3,500.00</text:p>
          </table:table-cell>
          <table:table-cell/>
          <table:table-cell table:style-name="ce2" office:value-type="currency" office:currency="USD" office:value="3500">
            <text:p>$3,500.00</text:p>
          </table:table-cell>
          <table:table-cell/>
        </table:table-row>
        <table:table-row table:style-name="ro2">
          <table:table-cell/>
          <table:table-cell office:value-type="string">
            <text:p>Dist 07 </text:p>
          </table:table-cell>
          <table:table-cell office:value-type="string">
            <text:p>CANTOR, ERIC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3000">
            <text:p>$3,000.00</text:p>
          </table:table-cell>
          <table:table-cell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VT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1">
          <table:table-cell/>
          <table:table-cell office:value-type="string">
            <text:p>Senate </text:p>
          </table:table-cell>
          <table:table-cell office:value-type="string">
            <text:p>LEAHY, PATRICK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1000">
            <text:p>$1,000.00</text:p>
          </table:table-cell>
          <table:table-cell table:number-columns-repeated="3"/>
        </table:table-row>
        <table:table-row table:style-name="ro1">
          <table:table-cell table:number-columns-repeated="9"/>
        </table:table-row>
        <table:table-row table:style-name="ro1">
          <table:table-cell office:value-type="string">
            <text:p>WA </text:p>
          </table:table-cell>
          <table:table-cell table:number-columns-repeated="8"/>
        </table:table-row>
        <table:table-row table:style-name="ro2">
          <table:table-cell/>
          <table:table-cell office:value-type="string">
            <text:p>Dist 01 </text:p>
          </table:table-cell>
          <table:table-cell office:value-type="string">
            <text:p>INSLEE, JAY R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table:number-columns-repeated="2"/>
          <table:table-cell table:style-name="ce2" office:value-type="currency" office:currency="USD" office:value="1000">
            <text:p>$1,000.00</text:p>
          </table:table-cell>
          <table:table-cell/>
        </table:table-row>
        <table:table-row table:style-name="ro1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office:value-type="string">
            <text:p>WI </text:p>
          </table:table-cell>
          <table:table-cell table:number-columns-repeated="4"/>
          <table:table-cell table:style-name="Default"/>
          <table:table-cell table:number-columns-repeated="3"/>
        </table:table-row>
        <table:table-row table:style-name="ro2">
          <table:table-cell/>
          <table:table-cell office:value-type="string">
            <text:p>Dist 05 </text:p>
          </table:table-cell>
          <table:table-cell office:value-type="string">
            <text:p>SENSENBRENNER, F JAMES JR </text:p>
          </table:table-cell>
          <table:table-cell office:value-type="string">
            <text:p>REP </text:p>
          </table:table-cell>
          <table:table-cell office:value-type="string">
            <text:p>Incumbent </text:p>
          </table:table-cell>
          <table:table-cell office:value-type="currency" office:currency="USD" office:value="2000">
            <text:p>$2,000.00</text:p>
          </table:table-cell>
          <table:table-cell table:number-columns-repeated="3"/>
        </table:table-row>
        <table:table-row table:style-name="ro2">
          <table:table-cell/>
          <table:table-cell office:value-type="string">
            <text:p>Dist 07 </text:p>
          </table:table-cell>
          <table:table-cell office:value-type="string">
            <text:p>OBEY, DAVID R </text:p>
          </table:table-cell>
          <table:table-cell office:value-type="string">
            <text:p>DEM </text:p>
          </table:table-cell>
          <table:table-cell office:value-type="string">
            <text:p>Incumbent </text:p>
          </table:table-cell>
          <table:table-cell office:value-type="currency" office:currency="USD" office:value="500">
            <text:p>$500.00</text:p>
          </table:table-cell>
          <table:table-cell table:number-columns-repeated="3"/>
        </table:table-row>
        <table:table-row table:style-name="ro1" table:number-rows-repeated="2">
          <table:table-cell table:number-columns-repeated="5"/>
          <table:table-cell table:style-name="Default"/>
          <table:table-cell table:number-columns-repeated="3"/>
        </table:table-row>
        <table:table-row table:style-name="ro1">
          <table:table-cell table:number-columns-repeated="2"/>
          <table:table-cell office:value-type="string">
            <text:p>Totals</text:p>
          </table:table-cell>
          <table:table-cell table:number-columns-repeated="2"/>
          <table:table-cell table:style-name="Default" table:formula="oooc:=SUM ([.F4:.F171])" office:value-type="currency" office:currency="USD" office:value="76795">
            <text:p>$76,795.00</text:p>
          </table:table-cell>
          <table:table-cell table:formula="oooc:=SUM ([.G5:.G171])" office:value-type="currency" office:currency="USD" office:value="19000">
            <text:p>$19,000.00</text:p>
          </table:table-cell>
          <table:table-cell table:formula="oooc:=SUM ([.H5:.H171])" office:value-type="currency" office:currency="USD" office:value="135289">
            <text:p>$135,289.00</text:p>
          </table:table-cell>
          <table:table-cell/>
        </table:table-row>
      </table:table>
      <table:table table:name="Sheet2" table:style-name="ta1" table:print="false">
        <table:table-column table:style-name="co2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2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5in"/>
      <style:text-properties style:font-name="Arial" fo:language="en" fo:country="GB" style:font-name-asian="Lucida Sans Unicode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7-06-08">06/08/2007</text:date>, <text:time>01:10:0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1$Win32 OpenOffice.org_project/680m6$Build-9095</meta:generator>
    <dc:title>MPAA and RIAA PAC contributions 2006-2008</dc:title>
    <meta:creation-date>2007-06-07T12:40:33</meta:creation-date>
    <dc:creator>Ben Jones</dc:creator>
    <dc:date>2007-06-08T01:10:08</dc:date>
    <dc:language>en-GB</dc:language>
    <meta:editing-cycles>4</meta:editing-cycles>
    <meta:editing-duration>PT2H47M53S</meta:editing-duration>
    <meta:user-defined meta:name="Info 1"/>
    <meta:user-defined meta:name="Info 2"/>
    <meta:user-defined meta:name="Info 3"/>
    <meta:user-defined meta:name="Info 4"/>
    <meta:document-statistic meta:table-count="3" meta:cell-count="559"/>
  </office:meta>
</office:document-meta>
</file>